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ларирование-доходов-физических-лиц"/>Декларирование доходов физических лиц<text:bookmark-end text:name="декларирование-доходов-физических-лиц"/></text:h>
      <text:p text:style-name="First_20_paragraph">07.04.2025</text:p>
      <text:p text:style-name="Text_20_body"><text:line-break/></text:p>
      <text:p text:style-name="Text_20_body"><text:a xlink:type="simple" xlink:href="https://zao.mos.ru/AiF/2021/_%D0%9E%D0%A2%D0%A7%D0%98%D0%A2%D0%AB%D0%92%D0%90%D0%95%D0%9C%D0%A1%D0%AF%20%D0%9E%20%D0%94%D0%9E%D0%A5%D0%9E%D0%94%D0%90%D0%A5%20%D0%97%D0%90%202024%20%D0%93%D0%9E%D0%94.pdf" office:name=""><text:span text:style-name="Definition">Отчитываемся о доходах за 2024 год</text:span></text:a></text:p>
      <text:p text:style-name="Text_20_body"><text:line-break/></text:p>
      <text:p text:style-name="Text_20_body"><text:a xlink:type="simple" xlink:href="https://zao.mos.ru/AiF/2021/_%D0%9A%D0%B0%D0%BA%20%D0%BF%D0%BE%D0%BB%D1%83%D1%87%D0%B8%D1%82%D1%8C%20%D0%B8%D0%BC%D1%83%D1%89%D0%B5%D1%81%D1%82%D0%B2%D0%B5%D0%BD%D0%BD%D1%8B%D0%B9%20%D0%B2%D1%8B%D1%87%D0%B5%D1%82.pdf" office:name=""><text:span text:style-name="Definition">Как получить имущественный налоговый вычет</text:span></text:a></text:p>
      <text:p text:style-name="Text_20_body"><text:line-break/></text:p>
      <text:p text:style-name="Text_20_body"><text:a xlink:type="simple" xlink:href="https://zao.mos.ru/AiF/2021/_%D0%9A%D0%B0%D0%BA%20%D0%BF%D0%BE%D0%BB%D1%83%D1%87%D0%B8%D1%82%D1%8C%20%D0%B2%D1%8B%D1%87%D0%B5%D1%82%20%D0%BD%D0%B0%20%D0%BC%D0%B5%D0%B4%D1%83%D1%81%D0%BB%D1%83%D0%B3%D0%B8%20.pdf" office:name=""><text:span text:style-name="Definition">Как получить социальный налоговый вычет в связи с расходами на медицинские услуги</text:span></text:a></text:p>
      <text:p text:style-name="Text_20_body"><text:line-break/></text:p>
      <text:p text:style-name="Text_20_body"><text:a xlink:type="simple" xlink:href="https://zao.mos.ru/AiF/2021/_%D0%9A%D0%B0%D0%BA%20%D0%BF%D0%BE%D0%BB%D1%83%D1%87%D0%B8%D1%82%D1%8C%20%D0%B2%D1%8B%D1%87%D0%B5%D1%82%20%D0%B7%D0%B0%20%D0%BE%D0%B1%D1%83%D1%87%D0%B5%D0%BD%D0%B8%D0%B5%20.pdf" office:name=""><text:span text:style-name="Definition">Как получить социальный налоговый вычет в связи с расходами на обучение</text:span></text:a></text:p>
      <text:p text:style-name="Text_20_body"><text:line-break/></text:p>
      <text:p text:style-name="Text_20_body">Адрес страницы: <text:a xlink:type="simple" xlink:href="http://ramenki.mos.ru/to-help-the-taxpayer/detail/12899890.html" office:name=""><text:span text:style-name="Definition">http://ramenki.mos.ru/to-help-the-taxpayer/detail/12899890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10:40:07Z</meta:creation-date>
    <dc:date>2025-04-09T10:40:07Z</dc:date>
  </office:meta>
</office:document-meta>
</file>