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вет-предпринимателей-москвы-предлагает-ввести-субсидию-для-столичных-фитнес-центров"/>Совет предпринимателей Москвы предлагает ввести субсидию для столичных фитнес-центров<text:bookmark-end text:name="совет-предпринимателей-москвы-предлагает-ввести-субсидию-для-столичных-фитнес-центров"/></text:h>
      <text:p text:style-name="First_20_paragraph">27.05.2021</text:p>
      <text:p text:style-name="Text_20_body">Елена Силина, президент Национального фитнес-сообщества, сообщила, что рабочая группа «Субсидии и гранты для бизнеса» Совета предпринимателей Москвы предлагает ввести для столичных фитнес-центров субсидии в размере до 50% от стоимости аренды за первые три месяца работы.</text:p>
      <text:p text:style-name="Text_20_body">По ее словам, такая возможность существенно снизит финансовую нагрузку на МСП физкультурно-оздоровительной отрасли в первые месяцы работы объекта, ведь вопрос с арендой является одним из самых острых для фитнес-безнеса.</text:p>
      <text:p text:style-name="Text_20_body">«Из 6 млн кв. м, которые фитнес-отрасль занимала до пандемии - более 80% - коммерческая аренда, и более 30% всех затрат у фитнес-клубов приходится на арендные платежи», — добавила она.</text:p>
      <text:p text:style-name="Text_20_body">Фото: mos.ru</text:p>
      <text:p text:style-name="Text_20_body"><text:line-break/></text:p>
      <text:p text:style-name="Text_20_body">Адрес страницы: <text:a xlink:type="simple" xlink:href="http://ramenki.mos.ru/presscenter/news/detail/9985355.html" office:name=""><text:span text:style-name="Definition">http://ramenki.mos.ru/presscenter/news/detail/9985355.html</text:span></text:a></text:p>
      <text:p text:style-name="Text_20_body"><text:a xlink:type="simple" xlink:href="http://ramenki.mos.ru" office:name=""><text:span text:style-name="Definition">Управа района Рамен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5:24:20Z</meta:creation-date>
    <dc:date>2023-07-26T05:24:20Z</dc:date>
  </office:meta>
</office:document-meta>
</file>