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мэш-объединила-лучшие-материалы-к-международному-дню-музеев"/>Библиотека «МЭШ» объединила лучшие материалы к Международному дню музеев<text:bookmark-end text:name="библиотека-мэш-объединила-лучшие-материалы-к-международному-дню-музеев"/></text:h>
      <text:p text:style-name="First_20_paragraph">20.05.2021</text:p>
      <text:p text:style-name="Text_20_body"><text:line-break/></text:p>
      <text:p text:style-name="Text_20_body">К Международному дню музеев в библиотеке «МЭШ» собраны лучшие материалы.</text:p>
      <text:p text:style-name="Text_20_body">В рамках онлайн-уроков желающим расскажут о музеях Москвы, Тулы, Клина и Лондона.</text:p>
      <text:p text:style-name="Text_20_body">МЭШ продолжает актина развиваться и предлагает пользователям новые возможности, часть из которых появилась по воле случая, когда учеба была переведена в онлайн формат из-за пандемии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9963497.html" office:name=""><text:span text:style-name="Definition">http://ramenki.mos.ru/presscenter/news/detail/996349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14:48:11Z</meta:creation-date>
    <dc:date>2023-06-23T14:48:11Z</dc:date>
  </office:meta>
</office:document-meta>
</file>