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щихся-9-10-классов-приглашают-на-творческий-просмотр-в-молодежный-театр-ргсу"/>Учащихся 9-10 классов приглашают на творческий просмотр в Молодежный театр РГСУ<text:bookmark-end text:name="учащихся-9-10-классов-приглашают-на-творческий-просмотр-в-молодежный-театр-ргсу"/></text:h>
      <text:p text:style-name="First_20_paragraph">18.05.2021</text:p>
      <text:p text:style-name="Text_20_body"><text:line-break/></text:p>
      <text:p text:style-name="Text_20_body">С нового учебного года в РГСУ начнет свою работу Молодежный театр под управлением Народного артиста РФ Андрея Соколова. Театр планирует быть репертуарным, заняты в нем будут как студенты РГСУ, студенты актерского факультета ВУЗа, так и учащиеся 9-10 классов общеобразовательных школ Москвы.</text:p>
      <text:p text:style-name="Text_20_body"><text:line-break/></text:p>
      <text:p text:style-name="Text_20_body">В связи с чем учащихся 9-10 классов, желающих связать свою жизнь с актерской профессией, приглашают принять участие в творческом просмотре. Мероприятие состоится 23 мая 2021 г. в 12:00 в помещении Державного зала ДК РГСУ, расположенном по адресу Стромынский переулок, д.5.</text:p>
      <text:p text:style-name="Text_20_body"><text:line-break/></text:p>
      <text:p text:style-name="Text_20_body">Для творческого просмотра необходимо подготовить стихотворение, басню или прозу, иметь при себе позитивное настроение и юношеский задор.</text:p>
      <text:p text:style-name="Text_20_body"><text:line-break/>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ramenki.mos.ru/presscenter/news/detail/9957927.html" office:name=""><text:span text:style-name="Definition">http://ramenki.mos.ru/presscenter/news/detail/995792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1T12:28:26Z</meta:creation-date>
    <dc:date>2023-11-11T12:28:26Z</dc:date>
  </office:meta>
</office:document-meta>
</file>