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mos.ru-появился-новый-сервис"/>На mos.ru появился новый сервис<text:bookmark-end text:name="на-mos.ru-появился-новый-сервис"/></text:h>
      <text:p text:style-name="First_20_paragraph">07.04.2021</text:p>
      <text:p text:style-name="Text_20_body">Благодаря новому сервису москвичи могут решить все бытовые вопросы через портал <text:a xlink:type="simple" xlink:href="http://mos.ru/" office:name=""><text:span text:style-name="Definition">mos.ru</text:span></text:a>. Об этом сообщил заммэра столицы в Правительстве Москвы Петр Бирюков.</text:p>
      <text:p text:style-name="Text_20_body">Чтобы подать заявку потребуется всего минута. Информация попадет напрямую профильным службам. Также уточняется, что пользователи смогут контролировать статус исполнения запроса в личном кабинете портала.</text:p>
      <text:p text:style-name="Text_20_body">«Проанализировав пожелания горожан, мы создали возможность вызвать мастера из управляющей компании или ГБУ «Жилищник» на портале <text:a xlink:type="simple" xlink:href="https://app.aif.ru/owa/redir.aspx?C=LHsa-9n8LfuHNZS8cSt7olqgxm0zZIN8i6I0Sf6nqQO0rhGWD_nYCA..&amp;URL=http%3a%2f%2fmos.ru" office:name=""><text:span text:style-name="Definition">mos.ru</text:span></text:a>», — уточнил Министр Правительства Москвы, руководитель Департамента информационных технологий Эдуард Лысенко.</text:p>
      <text:p text:style-name="Text_20_body">Единый диспетчерский центр (+7 (495) 539-53-53) — одна из самых популярных городских горячих линий. Около 80% заявок, поступающих в ЕДЦ, выполняют в день обращения. В 2020 году через разные каналы связи москвичи направили более пяти миллионов заявок.</text:p>
      <text:p text:style-name="Text_20_body">mos.ru</text:p>
      <text:p text:style-name="Text_20_body"><text:line-break/></text:p>
      <text:p text:style-name="Text_20_body">Адрес страницы: <text:a xlink:type="simple" xlink:href="http://ramenki.mos.ru/presscenter/news/detail/9847065.html" office:name=""><text:span text:style-name="Definition">http://ramenki.mos.ru/presscenter/news/detail/9847065.html</text:span></text:a></text:p>
      <text:p text:style-name="Text_20_body"><text:a xlink:type="simple" xlink:href="http://ramenki.mos.ru" office:name=""><text:span text:style-name="Definition">Управа района Рамен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0T12:46:14Z</meta:creation-date>
    <dc:date>2023-08-20T12:46:14Z</dc:date>
  </office:meta>
</office:document-meta>
</file>