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овском-метро-открылась-выставка-современного-искусства"/>В московском метро открылась выставка современного искусства<text:bookmark-end text:name="в-московском-метро-открылась-выставка-современного-искусства"/></text:h>
      <text:p text:style-name="First_20_paragraph">01.04.2021</text:p>
      <text:p text:style-name="Text_20_body">Выставка произведений современных художников и фотографов открылась в московском метрополитене. Работы можно будет увидеть в переходах между станциями «Пушкинская» — «Чеховская» и «Тургеневская» — «Чистые пруды».</text:p>
      <text:p text:style-name="Text_20_body">На выставке будет представлено 29 работ. Среди направлений — абстрактный экспрессионизм, реализм, абстракционизм и другие.</text:p>
      <text:p text:style-name="Text_20_body">«Проект призван показать, что в России очень много достойных современных художников, на чье искусство стоит обратить внимание», — сообщили организаторы выставки.</text:p>
      <text:p text:style-name="Text_20_body">Выставка будет открыта до 14 апреля.</text:p>
      <text:p text:style-name="Text_20_body"><text:line-break/></text:p>
      <text:p text:style-name="Text_20_body">Адрес страницы: <text:a xlink:type="simple" xlink:href="http://ramenki.mos.ru/presscenter/news/detail/9834545.html" office:name=""><text:span text:style-name="Definition">http://ramenki.mos.ru/presscenter/news/detail/9834545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13:12:32Z</meta:creation-date>
    <dc:date>2023-05-15T13:12:32Z</dc:date>
  </office:meta>
</office:document-meta>
</file>