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ть-кинотеатров-москино-возвращается-в-привычное-русло-после-снятия-ряда-ограничений-связанных-с-пандемией"/>Сеть кинотеатров «Москино» возвращается в привычное русло после снятия ряда ограничений, связанных с пандемией<text:bookmark-end text:name="сеть-кинотеатров-москино-возвращается-в-привычное-русло-после-снятия-ряда-ограничений-связанных-с-пандемией"/></text:h>
      <text:p text:style-name="First_20_paragraph">30.03.2021</text:p>
      <text:p text:style-name="Text_20_body">Гендиректор «Москино» Наталья Мокрицкая заявила, что российские кинематографисты могут завоевать сердца россиян, показав им лучшие наработки последнего времени.</text:p>
      <text:p text:style-name="Text_20_body">По словам Мокрицкой, сеть кинотеатров «Москино» возвращается в привычное русло после снятия ряда ограничений, веденных из-за пандемии. Так, в апреле стартует показ лучших программ Московского кинофестиваля, а в июле начнется фестиваль, посвященный 55-летию Международного кинофестиваля в Карловых Варах. К моменту вручения премии «Оскар» зрителям покажут предпоказы фильмов-номинантов.</text:p>
      <text:p text:style-name="Text_20_body">«Москино» также планирует выпуск собственного иллюстрированного журнала, который будет рассказывать о последних достижения в культурной жизни столицы. Первый номер ожидается в марте 2021 года, а в 2022 году «Москино» отметит свое 90-летие.</text:p>
      <text:p text:style-name="Text_20_body">В сообщении также уточняется, что в столице продолжается модернизация сети кинотеатров, которая была начала в 2017 году. За это время был проведен ребрендинг «Москино», выполнены локальные работы по ремонту кинозалов и фасадов зданий, а также установлено современное кинематографическое и звуковое оборудование.</text:p>
      <text:p text:style-name="Text_20_body">mos.ru</text:p>
      <text:p text:style-name="Text_20_body"><text:line-break/></text:p>
      <text:p text:style-name="Text_20_body">Адрес страницы: <text:a xlink:type="simple" xlink:href="http://ramenki.mos.ru/presscenter/news/detail/9824429.html" office:name=""><text:span text:style-name="Definition">http://ramenki.mos.ru/presscenter/news/detail/9824429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1T12:55:36Z</meta:creation-date>
    <dc:date>2023-11-11T12:55:36Z</dc:date>
  </office:meta>
</office:document-meta>
</file>