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ети-из-клуба-молодежная-копилка-слепили-цветик-семицветик"/>Дети из клуба «Молодежная копилка» слепили цветик-семицветик<text:bookmark-end text:name="дети-из-клуба-молодежная-копилка-слепили-цветик-семицветик"/></text:h>
      <text:p text:style-name="First_20_paragraph">17.04.2018</text:p>
      <text:p text:style-name="Text_20_body">В клубе «Молодежная копилка», который находится на улице Удальцова, на днях состоялось интересное мероприятие. Оно было посвящено советскому мультфильму «Цветик-семицветик», который в далеком 1948 году создал режиссер Михаил Цехановский. За основу он взял одноименную сказку писателя и поэта Валентина Катаева.</text:p>
      <text:p text:style-name="Text_20_body">В импровизированном кинозале «Молодежной копилки» ребята посмотрели мультфильм о приключениях девочки Жени. После просмотра анимационной ленты они поделились полученными впечатлениями, а также ответили на вопросы тематической викторины. В конце встречи дети слепили свой цветик-семицветик. В выполнении творческого задания ребятам помогали взрослые. В итоге у каждого юного участника встречи получился свой, непохожий на другие, цветок.</text:p>
      <text:p text:style-name="Text_20_body">Фото: ТКС «Оптимист»</text:p>
      <text:p text:style-name="Text_20_body"><text:line-break/></text:p>
      <text:p text:style-name="Text_20_body">Адрес страницы: <text:a xlink:type="simple" xlink:href="http://ramenki.mos.ru/presscenter/news/detail/7273187.html" office:name=""><text:span text:style-name="Definition">http://ramenki.mos.ru/presscenter/news/detail/7273187.html</text:span></text:a></text:p>
      <text:p text:style-name="Text_20_body"><text:a xlink:type="simple" xlink:href="http://ramenki.mos.ru" office:name=""><text:span text:style-name="Definition">Управа района Рамен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4-26T11:41:53Z</meta:creation-date>
    <dc:date>2024-04-26T11:41:53Z</dc:date>
  </office:meta>
</office:document-meta>
</file>