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остановке-общественного-транспорта-университет-установили-новую-урну"/>На остановке общественного транспорта «Университет» установили новую урну<text:bookmark-end text:name="на-остановке-общественного-транспорта-университет-установили-новую-урну"/></text:h>
      <text:p text:style-name="First_20_paragraph">29.03.2018</text:p>
      <text:p text:style-name="Text_20_body">У павильона, установленного на остановке наземного городского общественного транспорта «Университет», раньше стояла урна. Теперь ее там нет. С такой жалобой на портал «Наш город» обратился один из пользователей.</text:p>
      <text:p text:style-name="Text_20_body">После поступления данного сообщения на интернет-портал, ГБУ «Автомобильные дороги ЗАО» были проведены работы по установке новой урны. Об этом заявил префект Западного административного округа Москвы Алексей Олегович Александров. К посту приложены фотографии, на которых видно, что урна установлена рядом остановочным павильоном.</text:p>
      <text:p text:style-name="Text_20_body">Стоит отметить, что, согласно сообщениям СМИ, в ближайшее время на портале «Наш город» появится карта проблемных магазинов. На ней будут отмечены объекты торговли, к которым у Роспотребнадзора имеются претензии.</text:p>
      <text:p text:style-name="Text_20_body">Фото: портал «Наш город»</text:p>
      <text:p text:style-name="Text_20_body"><text:line-break/></text:p>
      <text:p text:style-name="Text_20_body">Адрес страницы: <text:a xlink:type="simple" xlink:href="http://ramenki.mos.ru/presscenter/news/detail/7227590.html" office:name=""><text:span text:style-name="Definition">http://ramenki.mos.ru/presscenter/news/detail/7227590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6T10:26:54Z</meta:creation-date>
    <dc:date>2023-10-06T10:26:54Z</dc:date>
  </office:meta>
</office:document-meta>
</file>