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улице-довженко-покрасили-стену"/>В подъезде дома на улице Довженко покрасили стену<text:bookmark-end text:name="в-подъезде-дома-на-улице-довженко-покрасили-стену"/></text:h>
      <text:p text:style-name="First_20_paragraph">26.03.2018</text:p>
      <text:p text:style-name="Text_20_body">На портал «Наш город» обратилась жительница района Раменки Юлия Дмитриевна. В оставленном на данном интернет-ресурсе сообщении она написала, что в одном из подъездов дома 8, корпус 2 по улице Довженко после того, как на первом этаже сняли доску для объявлений, стена, на которой она висела, находится в неприглядном состоянии. «Большая просьба заделать дыры от креплений и покрасить часть стены в тон всей стены», - пишет Юлия Дмитриевна.</text:p>
      <text:p text:style-name="Text_20_body">В настоящее время вышеуказанные замечания уже устранены. Об этом заявил глава управы Раменок Александр Осипов. «Выполнены работы по оштукатуриванию отверстий и окраске стены у лифта на первом этаже», - рассказал Александр Александрович. К сообщению прилагается соответствующий акт и фото с результатами проделанной работы.</text:p>
      <text:p text:style-name="Text_20_body">Фото: портал «Наш город»</text:p>
      <text:p text:style-name="Text_20_body"><text:line-break/></text:p>
      <text:p text:style-name="Text_20_body">Адрес страницы: <text:a xlink:type="simple" xlink:href="http://ramenki.mos.ru/presscenter/news/detail/7218254.html" office:name=""><text:span text:style-name="Definition">http://ramenki.mos.ru/presscenter/news/detail/7218254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43:20Z</meta:creation-date>
    <dc:date>2023-07-19T15:43:20Z</dc:date>
  </office:meta>
</office:document-meta>
</file>