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жилом-доме-на-улице-довженко-починили-мусоропровод"/>В жилом доме на улице Довженко починили мусоропровод<text:bookmark-end text:name="в-жилом-доме-на-улице-довженко-починили-мусоропровод"/></text:h>
      <text:p text:style-name="First_20_paragraph">22.03.2018</text:p>
      <text:p text:style-name="Text_20_body">В доме 12, корпус 2 по улице Довженко неисправен мусоропровод. Изначально плохо открывалась и закрывалась крышка резервуара, расположенного в первом подъезде на втором этаже. Теперь механизм и вовсе вышел из строя. С такой жалобой на портал «Наш город» обратилась жительница района Раменки Татьяна Ларина. Она попросила наладить работу мусоропровода. «Самостоятельно починить его невозможно», - отметила Ларина.</text:p>
      <text:p text:style-name="Text_20_body">Неисправность уже устранена. Об этом, комментируя жалобу пользователя, заявил глава управы района Раменки Александр Осипов. «По указанному адресу в подъезде №1 выполнены работы по ремонту ковша мусоропровода на втором этаже». В настоящее время крышку можно свободно открыть и закрыть, уточнил Александр Александрович.</text:p>
      <text:p text:style-name="Text_20_body">Фото: портал «Наш город»</text:p>
      <text:p text:style-name="Text_20_body"><text:line-break/></text:p>
      <text:p text:style-name="Text_20_body">Адрес страницы: <text:a xlink:type="simple" xlink:href="http://ramenki.mos.ru/presscenter/news/detail/7212224.html" office:name=""><text:span text:style-name="Definition">http://ramenki.mos.ru/presscenter/news/detail/7212224.html</text:span></text:a></text:p>
      <text:p text:style-name="Text_20_body"><text:a xlink:type="simple" xlink:href="http://ramenki.mos.ru" office:name=""><text:span text:style-name="Definition">Управа района Рамен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06T23:01:41Z</meta:creation-date>
    <dc:date>2023-06-06T23:01:41Z</dc:date>
  </office:meta>
</office:document-meta>
</file>