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совершенствован-сервис-голосовой-оплаты-парковки"/>Усовершенствован сервис голосовой оплаты парковки<text:bookmark-end text:name="усовершенствован-сервис-голосовой-оплаты-парковки"/></text:h>
      <text:p text:style-name="First_20_paragraph">29.08.2016</text:p>
      <text:p text:style-name="Text_20_body"><text:span text:style-name="T1">Сокращена информационная часть, улучшена система распознавания речи</text:span></text:p>
      <text:p text:style-name="Text_20_body">4,3 тысячи автомобилистов с августа воспользовались новой услугой оплаты стоянки по телефону. Пилотный проект находится в стадии постоянной доработки, немалую роль в этом играют пожелания автомобилистов. Так, для экономии времени сокращено привествие автоответчика при повторном звонке для завершения парковочной сессии.</text:p>
      <text:p text:style-name="Text_20_body">Как сообщил заместитель мэра Москвы, руководитель Департамента транспорта Максим Ликсутов, самым популярным способом оплаты парковки по-прежнему остается мобильное приложение, которым пользвуются 75% автовладельцев. 20% автомобилистов оплачивают парковку через смс-сервис, остальные пользуются паркоматами.</text:p>
      <text:p text:style-name="Text_20_body">Напомним, голосовая оплата парковки производится по номеру единого контакт-центра «Московский транспорт» 3210 либо городскому номеру 8 (495) 539-54-54. Автоответчику следует назвать номер парковочной зоны, желаемую продолжительность стоянки и номер машины.</text:p>
      <text:p text:style-name="Text_20_body">Олеся Кедрова</text:p>
      <text:p text:style-name="Text_20_body"><text:line-break/></text:p>
      <text:p text:style-name="Text_20_body">Адрес страницы: <text:a xlink:type="simple" xlink:href="http://ramenki.mos.ru/presscenter/news/detail/3629499.html" office:name=""><text:span text:style-name="Definition">http://ramenki.mos.ru/presscenter/news/detail/3629499.html</text:span></text:a></text:p>
      <text:p text:style-name="Text_20_body"><text:a xlink:type="simple" xlink:href="http://ramenki.mos.ru" office:name=""><text:span text:style-name="Definition">Управа района Рамен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31T06:52:58Z</meta:creation-date>
    <dc:date>2024-08-31T06:52:58Z</dc:date>
  </office:meta>
</office:document-meta>
</file>