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ведены-итоги-творческого-конкурса-великая-отечественная-война-в-истории-моей-семьи"/>Подведены итоги творческого конкурса «Великая Отечественная война в истории моей семьи»<text:bookmark-end text:name="подведены-итоги-творческого-конкурса-великая-отечественная-война-в-истории-моей-семьи"/></text:h>
      <text:p text:style-name="First_20_paragraph">29.04.2015</text:p>
      <text:p text:style-name="Text_20_body"/>
      <text:p text:style-name="Text_20_body"><text:span text:style-name="T1">27 апреля в центре "ДАР" прошло торжественное награждение</text:span><text:span text:style-name="T2"> </text:span><text:span text:style-name="T1">его дипломантов и победителей</text:span></text:p>
      <text:p text:style-name="Text_20_body">«Трудно было оценить эти работы. Ведь в каждой из них – раскрытое сердце автора, рассказывавшего о самом дорогом – истории своей семьи», - говорили на церемонии закрытия конкурса педагоги. Они поблагодарили участников за поиск интересных фактов из истории их семьи, за предоставленные уникальные фотографии, за творческий подход к делу. Теплых слов благодарности удостоились и наставники учащихся. Ведь они тоже внесли свой вклад в то, что презентации были такими яркими и интересными!</text:p>
      <text:p text:style-name="Text_20_body">Дипломы победителей получили Анна Иванян из ГБОУ СОШ № 587 и Ольга Бойко из ГБОУ СОШ № 38.</text:p>
      <text:p text:style-name="Text_20_body"><text:line-break/></text:p>
      <text:p text:style-name="Text_20_body">Адрес страницы: <text:a xlink:type="simple" xlink:href="http://ramenki.mos.ru/presscenter/news/detail/1810311.html" office:name=""><text:span text:style-name="Definition">http://ramenki.mos.ru/presscenter/news/detail/1810311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2:38:03Z</meta:creation-date>
    <dc:date>2023-06-06T12:38:03Z</dc:date>
  </office:meta>
</office:document-meta>
</file>