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ши-вдохновение-прошли-праздничные-мероприятия"/>В ДШИ «Вдохновение» прошли праздничные мероприятия<text:bookmark-end text:name="в-дши-вдохновение-прошли-праздничные-мероприятия"/></text:h>
      <text:p text:style-name="First_20_paragraph">09.01.2025</text:p>
      <text:p text:style-name="Text_20_body">09.01.2025</text:p>
      <text:p text:style-name="Text_20_body">На теоретическом отделении Детской школы искусств «Вдохновение» прошли различные мероприятия. Соответствующий пост опубликован на <text:a xlink:type="simple" xlink:href="https://vk.com/public211411731?w=wall-211411731_3036" office:name=""><text:span text:style-name="Definition">странице</text:span></text:a> учреждения во «ВКонтакте».</text:p>
      <text:p text:style-name="Text_20_body">После сдачи контрольных и экзаменов для ребят провели праздничные уроки и чаепития. Преподаватели Антохина Алевтина, Зудова Алла, Зверховская Ольга, Корень Дарья и Мазо Мария провели музыкальные конкурсы и викторины.</text:p>
      <text:p text:style-name="Text_20_body">Кроме того, ребята подготовили собственные конкурсы: «Угадай мелодию», викторину о композиторах, новогодние фанты по сольфеджио, музыкальные загадки и викторину по балетным терминам.</text:p>
      <text:p text:style-name="Text_20_body">На некоторых уроках присутствовали родители, которые поделились впечатлениями от увиденного.</text:p>
      <text:p text:style-name="Text_20_body">-- Фото: ДШИ «Вдохновение»</text:p>
      <text:p text:style-name="Text_20_body"><text:line-break/></text:p>
      <text:p text:style-name="Text_20_body">Адрес страницы: <text:a xlink:type="simple" xlink:href="http://ramenki.mos.ru/presscenter/news/detail/12751696.html" office:name=""><text:span text:style-name="Definition">http://ramenki.mos.ru/presscenter/news/detail/12751696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4T23:38:54Z</meta:creation-date>
    <dc:date>2025-02-14T23:38:54Z</dc:date>
  </office:meta>
</office:document-meta>
</file>