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лголетов-из-раменок-приглашают-записаться-на-направление-клуб-любителей-истории"/>«Долголетов» из Раменок приглашают записаться на направление «Клуб любителей истории»<text:bookmark-end text:name="долголетов-из-раменок-приглашают-записаться-на-направление-клуб-любителей-истории"/></text:h>
      <text:p text:style-name="First_20_paragraph">25.12.2024</text:p>
      <text:p text:style-name="Text_20_body">25.12.2024</text:p>
      <text:p text:style-name="Text_20_body">Участники проекта «Московское долголетие» из Раменок могут записаться на занятия по направлению «Клуб любителей истории». Об этом управа района сообщила во «ВКонтакте».</text:p>
      <text:p text:style-name="Text_20_body">В рамках курса пройдет цикл исторических лекций.</text:p>
      <text:p text:style-name="Text_20_body">В «Клубе любителей истории» люди, увлеченные обсуждением исторических тем, могут собираться вместе, чтобы обмениваться идеями, изучать новые вопросы и учиться у экспертов.</text:p>
      <text:p text:style-name="Text_20_body">Записаться на занятия можно по телефону 8 495 870-44-44, на сайте <text:a xlink:type="simple" xlink:href="https://www.mos.ru/city/projects/dolgoletie/raspisanie/G-02143518/" office:name=""><text:span text:style-name="Definition">mos.ru</text:span></text:a> или в ЦМД «Раменки», который находится на Мичуринском проспекте, д. 31, к. 1.</text:p>
      <text:p text:style-name="Text_20_body">Клуб работает по четвергам с 16:30 до 18:30.</text:p>
      <text:p text:style-name="Text_20_body">-- Фото: управа Раменок</text:p>
      <text:p text:style-name="Text_20_body"><text:line-break/></text:p>
      <text:p text:style-name="Text_20_body">Адрес страницы: <text:a xlink:type="simple" xlink:href="http://ramenki.mos.ru/presscenter/news/detail/12740565.html" office:name=""><text:span text:style-name="Definition">http://ramenki.mos.ru/presscenter/news/detail/12740565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6T22:16:09Z</meta:creation-date>
    <dc:date>2025-04-16T22:16:09Z</dc:date>
  </office:meta>
</office:document-meta>
</file>