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учащиеся-театральной-студии-дши-вдохновение-представили-спектакли"/>Юные учащиеся театральной студии ДШИ «Вдохновение» представили спектакли<text:bookmark-end text:name="юные-учащиеся-театральной-студии-дши-вдохновение-представили-спектакли"/></text:h>
      <text:p text:style-name="First_20_paragraph">25.05.2023</text:p>
      <text:p text:style-name="Text_20_body"><text:line-break/></text:p>
      <text:p text:style-name="Text_20_body">Учащиеся театральной студии Детской школы искусств «Вдохновение» представили премьерные спектакли. Соответствующий пост опубликован на ее странице во «ВКонтакте».</text:p>
      <text:p text:style-name="Text_20_body">Так, юные актеры студии «Самоварчик-2» показали спектакль по мотивам сказки «Золушка», а малыши из группы «Самоварчик» - постановку мотивам произведения Алексея Толстого «Буратино». Ребят в зрительном зале поддерживали родители.</text:p>
      <text:p text:style-name="Text_20_body">Уточняется, что подготовила детей руководитель театральной студии Дарья Лялина.</text:p>
      <text:p text:style-name="Text_20_body">Фото с мероприятий можно увидеть по <text:a xlink:type="simple" xlink:href="https://vk.com/public211411731?w=wall-211411731_1012" office:name=""><text:span text:style-name="Definition">ссылке</text:span></text:a>.</text:p>
      <text:p text:style-name="Text_20_body">Фото: ru.freepik.com</text:p>
      <text:p text:style-name="Text_20_body"><text:line-break/></text:p>
      <text:p text:style-name="Text_20_body">Адрес страницы: <text:a xlink:type="simple" xlink:href="http://ramenki.mos.ru/presscenter/news/detail/11610054.html" office:name=""><text:span text:style-name="Definition">http://ramenki.mos.ru/presscenter/news/detail/11610054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6:02:08Z</meta:creation-date>
    <dc:date>2023-05-25T16:02:08Z</dc:date>
  </office:meta>
</office:document-meta>
</file>