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мгу-по-академической-гребле-стала-серебряным-призером-регаты-золотые-весла"/>Команда МГУ по академической гребле стала серебряным призером регаты «Золотые весла»<text:bookmark-end text:name="команда-мгу-по-академической-гребле-стала-серебряным-призером-регаты-золотые-весла"/></text:h>
      <text:p text:style-name="First_20_paragraph">17.05.2023</text:p>
      <text:p text:style-name="Text_20_body">Команда МГУ по академической гребле успешно выступила в первом этапе летнего сезона Студенческой гребной лиги, а также в регате «Золотые весла в Сестрорецке. Соревнования проходили в классах лодок 2х, 4- и 8+.</text:p>
      <text:p text:style-name="Text_20_body">Как сообщается на странице «Спорт. МГУ» во «ВКонтакте», экипаж вуза в составе тренера команды Руденко Романа и студентов Серова Дмитрия, Семыкина Марка и Мотина Максима занял второе место по итогам регаты «Золотые весла» в классе четверок без рулевого.</text:p>
      <text:p text:style-name="Text_20_body">Фото и видео с церемонии награждения доступны по <text:a xlink:type="simple" xlink:href="https://vk.com/sportmsu?w=wall-44044055_3960" office:name=""><text:span text:style-name="Definition">ссылке</text:span></text:a>.</text:p>
      <text:p text:style-name="Text_20_body">-- Фото: ru.freepik.com</text:p>
      <text:p text:style-name="Text_20_body"><text:line-break/></text:p>
      <text:p text:style-name="Text_20_body">Адрес страницы: <text:a xlink:type="simple" xlink:href="http://ramenki.mos.ru/presscenter/news/detail/11593103.html" office:name=""><text:span text:style-name="Definition">http://ramenki.mos.ru/presscenter/news/detail/11593103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4:05:40Z</meta:creation-date>
    <dc:date>2023-05-17T14:05:40Z</dc:date>
  </office:meta>
</office:document-meta>
</file>