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филиале-2-детской-поликлиники-131-прокладывают-канализационные-сети"/>В филиале № 2 детской поликлиники № 131 прокладывают канализационные сети<text:bookmark-end text:name="в-филиале-2-детской-поликлиники-131-прокладывают-канализационные-сети"/></text:h>
      <text:p text:style-name="First_20_paragraph">14.10.2022</text:p>
      <text:p text:style-name="Text_20_body">В филиале №2 детской поликлиники №131 продолжаются ремонтные работы. О них рассказала заведующая филиалом Татьяна Караульнова, которая побывала в здании на ул. Мосфильмовской, 27А.</text:p>
      <text:p text:style-name="Text_20_body">Так, специалисты в настоящее время прокладывают канализационную сеть, расширяют проемы в здании, устанавливают вентиляцию. Также идут работы по устройству входных групп.</text:p>
      <text:p text:style-name="Text_20_body">Видео о ходе ремонта можно посмотреть <text:a xlink:type="simple" xlink:href="https://vk.com/gbuzdgp131?w=wall-162883765_499" office:name=""><text:span text:style-name="Definition">здесь</text:span></text:a>.</text:p>
      <text:p text:style-name="Text_20_body">Фото: pxhere.com</text:p>
      <text:p text:style-name="Text_20_body"><text:line-break/></text:p>
      <text:p text:style-name="Text_20_body">Адрес страницы: <text:a xlink:type="simple" xlink:href="http://ramenki.mos.ru/presscenter/news/detail/11113749.html" office:name=""><text:span text:style-name="Definition">http://ramenki.mos.ru/presscenter/news/detail/11113749.html</text:span></text:a></text:p>
      <text:p text:style-name="Text_20_body"><text:a xlink:type="simple" xlink:href="http://ramenki.mos.ru" office:name=""><text:span text:style-name="Definition">Управа района Рамен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12T15:04:27Z</meta:creation-date>
    <dc:date>2023-05-12T15:04:27Z</dc:date>
  </office:meta>
</office:document-meta>
</file>