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дши-вдохновение-посетили-выставку-точки-зрения"/>Воспитанники ДШИ «Вдохновение» посетили выставку «Точки зрения»<text:bookmark-end text:name="воспитанники-дши-вдохновение-посетили-выставку-точки-зрения"/></text:h>
      <text:p text:style-name="First_20_paragraph">11.10.2022</text:p>
      <text:p text:style-name="Text_20_body">Учащиеся 4 класса отделения изобразительного искусства ДШИ «Вдохновение» посетили выставку «Точки зрения» в Музее русского импрессионизма. Их сопровождала педагог Алла Серова. Соответствующий пост опубликован на странице учреждения во «ВКонтакте».</text:p>
      <text:p text:style-name="Text_20_body">Учащиеся посмотрели работы Ильи Репина, Бориса Кустодиева, Роберта Фалька, Зинаиды Серебряковой, Александра Родченко и других авторов.</text:p>
      <text:p text:style-name="Text_20_body">Проект «Точки зрения» представляет оригинальную идею сопоставления автопортретов и портретов художников конца ХIХ — начала ХХ века.</text:p>
      <text:p text:style-name="Text_20_body">Видеоотчет о мероприятии доступен <text:a xlink:type="simple" xlink:href="https://vk.com/public211411731?w=wall-211411731_333" office:name=""><text:span text:style-name="Definition">здесь</text:span></text:a>.</text:p>
      <text:p text:style-name="Text_20_body">Фото: pxhere.com</text:p>
      <text:p text:style-name="Text_20_body"><text:line-break/></text:p>
      <text:p text:style-name="Text_20_body">Адрес страницы: <text:a xlink:type="simple" xlink:href="http://ramenki.mos.ru/presscenter/news/detail/11101149.html" office:name=""><text:span text:style-name="Definition">http://ramenki.mos.ru/presscenter/news/detail/11101149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4:01Z</meta:creation-date>
    <dc:date>2023-05-12T15:04:01Z</dc:date>
  </office:meta>
</office:document-meta>
</file>