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слуга-по-регистрации-самоходной-техники-полностью-переведена-в-цифровой-вид"/>Госуслуга по регистрации самоходной техники полностью переведена в цифровой вид<text:bookmark-end text:name="госуслуга-по-регистрации-самоходной-техники-полностью-переведена-в-цифровой-вид"/></text:h>
      <text:p text:style-name="First_20_paragraph">14.12.2021</text:p>
      <text:p text:style-name="Text_20_body">Зарегистрировать самоходные машины и прицепы к ним можно только в электронном виде на портале mos.ru. Об этом сообщил замруководителя Департамента информационных технологий Москвы Дмитрий Иванов.</text:p>
      <text:p text:style-name="Text_20_body">Он отметил, что для получения услуги необходимо подать заявление на портале mos.ru, выбрав в каталоге услуг раздел «Транспорт» и подраздел «Самоходная техника».</text:p>
      <text:p text:style-name="Text_20_body">Перевод услуги исключительно в электронный вид позволяет сократить время на оформление заявления, а также повышает уровень прозрачности всего процесса. Кроме того, сократился срок приостановления оказания услуги для осуществления осмотра техники, а новый формат подачи заявки помогает избежать ошибок при оформлении пакета документов.</text:p>
      <text:p text:style-name="Text_20_body">Напомним, что пользователям столичного портала госуслуг, которые имеют полную учетную запись, доступно более 380 электронных услуг и сервисов. Ими горожане воспользовались уже более двух миллиардов раз.</text:p>
      <text:p text:style-name="Text_20_body">Фото: mos.ru</text:p>
      <text:p text:style-name="Text_20_body"><text:line-break/></text:p>
      <text:p text:style-name="Text_20_body">Адрес страницы: <text:a xlink:type="simple" xlink:href="http://ramenki.mos.ru/presscenter/news/detail/10473335.html" office:name=""><text:span text:style-name="Definition">http://ramenki.mos.ru/presscenter/news/detail/10473335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22:33:01Z</meta:creation-date>
    <dc:date>2023-05-15T22:33:01Z</dc:date>
  </office:meta>
</office:document-meta>
</file>