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станции-воробьевы-горы-открылась-выставка-российскому-университету-транспорта-125-лет"/>На станции «Воробьевы горы» открылась выставка «Российскому университету транспорта – 125 лет»<text:bookmark-end text:name="на-станции-воробьевы-горы-открылась-выставка-российскому-университету-транспорта-125-лет"/></text:h>
      <text:p text:style-name="First_20_paragraph">06.12.2021</text:p>
      <text:p text:style-name="Text_20_body">На станции метро «Воробьевы горы» начала работу выставка «Российскому университету транспорта – 125 лет».</text:p>
      <text:p text:style-name="Text_20_body">В пресс-службе департамента транспорта рассказали, что пассажиры смогут увидеть людей, которые строили метро в XX веке, узнать, по каким учебникам они учились, в какой форме ходили студенты и многое другое.</text:p>
      <text:p text:style-name="Text_20_body">Среди тех, кто строил метро, - большое количество выпускников Российского университета транспорта. Сейчас в вузе обучается 362 действующих работника метрополитена.</text:p>
      <text:p text:style-name="Text_20_body">Посетить выставку можно будет до 19 января.</text:p>
      <text:p text:style-name="Text_20_body">Фото: департамент транспорта Москвы</text:p>
      <text:p text:style-name="Text_20_body"><text:line-break/></text:p>
      <text:p text:style-name="Text_20_body">Адрес страницы: <text:a xlink:type="simple" xlink:href="http://ramenki.mos.ru/presscenter/news/detail/10450774.html" office:name=""><text:span text:style-name="Definition">http://ramenki.mos.ru/presscenter/news/detail/10450774.html</text:span></text:a></text:p>
      <text:p text:style-name="Text_20_body"><text:a xlink:type="simple" xlink:href="http://ramenki.mos.ru" office:name=""><text:span text:style-name="Definition">Управа района Рамен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20T07:01:43Z</meta:creation-date>
    <dc:date>2025-02-20T07:01:43Z</dc:date>
  </office:meta>
</office:document-meta>
</file>