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одвели-итоги-проекта-культура-рядом"/>В Москве подвели итоги проекта «Культура рядом»<text:bookmark-end text:name="в-москве-подвели-итоги-проекта-культура-рядом"/></text:h>
      <text:p text:style-name="First_20_paragraph">09.11.2021</text:p>
      <text:p text:style-name="Text_20_body">Москвичи предложили 774 идеи по четырем направлениям в рамках проекта «Культура рядом», который проходил на платформе «<text:a xlink:type="simple" xlink:href="https://crowd.mos.ru/?utm_source=article&amp;utm_medium=mos&amp;utm_campaign=kr" office:name=""><text:span text:style-name="Definition">Город идей</text:span></text:a>».</text:p>
      <text:p text:style-name="Text_20_body">Среди направлений: «Создание кофейной сети в открытых зонах районных коммуникационных центров», «Стратегии популяризации и продвижения районных коммуникационных центров», «Способы популяризации электронных государственных услуг и сервисов в районных коммуникационных центрах» и «Развитие сервиса по аренде помещений и создание зоны коворкинга в районных коммуникационных центрах».</text:p>
      <text:p text:style-name="Text_20_body">Более 30 идей будет реализовано.</text:p>
      <text:p text:style-name="Text_20_body">Самым популярным направлением, кстати, оказалось «Создание кофейной сети в открытых зонах районных коммуникационных центров». Москвичи внесли 225 предложений, из которых будет реализовано девять.</text:p>
      <text:p text:style-name="Text_20_body">Всего к платформе «Город идей» за семь лет присоединились 270 тысяч горожан, было проведено 35 проектов, в рамках которых москвичи предложили свыше 113 тысяч идей.</text:p>
      <text:p text:style-name="Text_20_body">Фото: mos.ru</text:p>
      <text:p text:style-name="Text_20_body"><text:line-break/></text:p>
      <text:p text:style-name="Text_20_body">Адрес страницы: <text:a xlink:type="simple" xlink:href="http://ramenki.mos.ru/presscenter/news/detail/10380427.html" office:name=""><text:span text:style-name="Definition">http://ramenki.mos.ru/presscenter/news/detail/10380427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12:25:19Z</meta:creation-date>
    <dc:date>2023-07-26T12:25:19Z</dc:date>
  </office:meta>
</office:document-meta>
</file>