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ой-просветительской-акции-большой-этнографический-диктант-2021"/>Международной просветительской акции «Большой этнографический диктант-2021»<text:bookmark-end text:name="международной-просветительской-акции-большой-этнографический-диктант-2021"/></text:h>
      <text:p text:style-name="First_20_paragraph">28.09.2021</text:p>
      <text:p text:style-name="Text_20_body">«Народов много – страна одна!» - под таким лозунгом уже в шестой раз состоится Международная просветительская акция «Большой этнографический диктант». Акция проводится в единый период – с 3 по 7 ноября 2021 года в онлайн-формате на сайте www.miretno.ru и традиционно приурочена к празднованию Дню народного Единства.</text:p>
      <text:p text:style-name="Text_20_body">Диктант позволит не только оценить уровень этнографической грамотности населения, их знания о народах, проживающих в России, но и обратит внимание широкой общественности к вопросам межнационального мира и согласия.</text:p>
      <text:p text:style-name="Text_20_body">Участниками Диктанта могут стать все желающие жители России и зарубежных стран.</text:p>
      <text:p text:style-name="Text_20_body">Рабочие языки Диктанта – русский, английский, испанский.</text:p>
      <text:p text:style-name="Text_20_body">Задания будут опубликованы в 00.01 час. 3 ноября 2021 года (по моск.вр.) на официальном сайте Большого этнографического диктанта www.miretno.ru.</text:p>
      <text:p text:style-name="Text_20_body">Задания Диктанта оформлены в виде теста и включают в себя:</text:p>
      <text:p text:style-name="Text_20_body">- 20 вопросов – общефедеральная часть Диктанта, единая для всех участников;</text:p>
      <text:p text:style-name="Text_20_body">- 10 вопросов – региональная часть Диктанта, уникальная для каждого субъекта Российской Федерации;</text:p>
      <text:p text:style-name="Text_20_body">- 30 вопросов – зарубежная часть вопросов, единая для всех участников за пределами Российской Федерации.</text:p>
      <text:p text:style-name="Text_20_body">Максимальная сумма баллов за выполнение всех заданий – 100.</text:p>
      <text:p text:style-name="Text_20_body">Время прохождения Диктанта – 45 минут.</text:p>
      <text:p text:style-name="Text_20_body">После прохождения Диктанта участник получает личный результат с анализом ответов. Сертификат участника с указанием набранных баллов формируется сразу после прохождения Диктанта в электронном виде, с возможностью рассылки его на электронную почту.</text:p>
      <text:p text:style-name="Text_20_body">Диктант впервые прошел 4 октября 2016 года, участие в нём приняли 90 000 жителей России. А уже в 2020 году к Акции присоединились 1 742 661 человек из всех регионов России и 123 стран мира.</text:p>
      <text:p text:style-name="Text_20_body">Организаторами «Большого этнографического диктанта» выступают Федеральное агентство по делам национальностей и Министерство национальной политики Удмуртской Республики.</text:p>
      <text:p text:style-name="Text_20_body">Подробную информацию о Международной просветительской акции «Большой этнографический диктант» можно узнать на сайте: <text:a xlink:type="simple" xlink:href="http://www.miretno.tu/" office:name=""><text:span text:style-name="Definition">www.miretno.ru</text:span></text:a></text:p>
      <text:p text:style-name="Text_20_body">Официальные группы в социальных сетях:</text:p>
      <text:p text:style-name="Text_20_body">ВКонтакте - <text:a xlink:type="simple" xlink:href="https://vk.com/miretno" office:name=""><text:span text:style-name="Definition">https://vk.com/miretno</text:span></text:a></text:p>
      <text:p text:style-name="Text_20_body"><text:line-break/></text:p>
      <text:p text:style-name="Text_20_body">Адрес страницы: <text:a xlink:type="simple" xlink:href="http://ramenki.mos.ru/presscenter/news/detail/10282788.html" office:name=""><text:span text:style-name="Definition">http://ramenki.mos.ru/presscenter/news/detail/10282788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3:07Z</meta:creation-date>
    <dc:date>2023-05-12T15:03:07Z</dc:date>
  </office:meta>
</office:document-meta>
</file>