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ысенко-кампания-по-сокращению-потребления-воды-в-столице-стала-призером-international-business-awards"/>Лысенко: Кампания по сокращению потребления воды в столице стала призером International Business Awards<text:bookmark-end text:name="лысенко-кампания-по-сокращению-потребления-воды-в-столице-стала-призером-international-business-awards"/></text:h>
      <text:p text:style-name="First_20_paragraph">23.08.2021</text:p>
      <text:p text:style-name="Text_20_body">Кампания по сокращению потребления воды в Москве стала призером International Business Awards. Такой информацией поделился Эдуард Лысенко, министр Правительства Москвы, руководитель столичного Департамента информационных технологий.</text:p>
      <text:p text:style-name="Text_20_body">Он подчеркнул, что московские сервисы были отмечены бронзовой наградой в номинации «Мобильные сайты и приложения» в рамках категории «Бизнес/Правительство». В жюри подчеркнули, что разработанные в столице сервисы помогают убедить горожан расходовать воду рационально, что повышает сознательность жителей и улучшает экологическую ситуацию.</text:p>
      <text:p text:style-name="Text_20_body">На конкурсе было представлено более 3,7 тысяч проектов, жюри состояло из 260 экспертов.</text:p>
      <text:p text:style-name="Text_20_body">Напомним, что International Business Awards - ведущая программа бизнес-наград. В этом году заявки на ее получение поступили от организаций из 63 стран.</text:p>
      <text:p text:style-name="Text_20_body">Фото: mos.ru</text:p>
      <text:p text:style-name="Text_20_body"><text:line-break/></text:p>
      <text:p text:style-name="Text_20_body">Адрес страницы: <text:a xlink:type="simple" xlink:href="http://ramenki.mos.ru/presscenter/news/detail/10197273.html" office:name=""><text:span text:style-name="Definition">http://ramenki.mos.ru/presscenter/news/detail/10197273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5T16:23:56Z</meta:creation-date>
    <dc:date>2023-07-05T16:23:56Z</dc:date>
  </office:meta>
</office:document-meta>
</file>