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це-рестораны-и-кафе-начинают-работу-по-правилам-covid-free"/>В столице рестораны и кафе начинают работу по правилам COVID-free<text:bookmark-end text:name="в-столице-рестораны-и-кафе-начинают-работу-по-правилам-covid-free"/></text:h>
      <text:p text:style-name="First_20_paragraph">28.06.2021</text:p>
      <text:p text:style-name="Text_20_body">Алексей Немерюк, первый замруководителя аппарата Мэра и Правительства Москвы, сообщил, что в городе рестораны начинают работу по правилам COVID-free.</text:p>
      <text:p text:style-name="Text_20_body">Это означает, что попасть внутрь смогут только граждане, привившиеся от COVID-19, переболевшие в течение последних шести месяцев либо имеющие отрицательный ПЦР-тест, действительный в течение трех дней.</text:p>
      <text:p text:style-name="Text_20_body">Чтобы заведение получило статус COVID-free, рестораторам необходимо оставить заявку на портале i.moscow и организовать проход посетителей по QR-кодам. Это сделать просто — предприниматели заявляют о намерении работать в формате COVID-free на портале i.moscow, после чего организовывают проход посетителей исключительно по QR-кодам.</text:p>
      <text:p text:style-name="Text_20_body">Заведениям общепита, которые получили этот статус можно работать днем и ночью, расставлять столы ближе, чем на 1,5 метра друг от друга, а посетителям в таких заведениях можно не носить маски и перчатки, передвигаясь по залу.</text:p>
      <text:p text:style-name="Text_20_body">«Летние веранды работают по режиму своих заведений, в том числе ночью. При этом для летних веранд до 11 июля включительно отменено требование проверять у посетителей QR-коды», — добавил Немерюк.</text:p>
      <text:p text:style-name="Text_20_body">В сообщении напомнили, что столовые на предприятиях и в учебных заведениях столицы, а также рестораны и кафе в гостиницах на территории Москвы могут не переходить в «бесковидный» режим, если не будут открыты для посторонних.</text:p>
      <text:p text:style-name="Text_20_body">Фото: mos.ru</text:p>
      <text:p text:style-name="Text_20_body"><text:line-break/></text:p>
      <text:p text:style-name="Text_20_body">Адрес страницы: <text:a xlink:type="simple" xlink:href="http://ramenki.mos.ru/presscenter/news/detail/10061806.html" office:name=""><text:span text:style-name="Definition">http://ramenki.mos.ru/presscenter/news/detail/10061806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4T11:46:57Z</meta:creation-date>
    <dc:date>2023-07-24T11:46:57Z</dc:date>
  </office:meta>
</office:document-meta>
</file>