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аны-района-филёвский-парк-почтили-память-защитников-ржева"/>Ветераны района Филёвский парк почтили память защитников Ржева<text:bookmark-end text:name="ветераны-района-филёвский-парк-почтили-память-защитников-ржева"/></text:h>
      <text:p text:style-name="First_20_paragraph">25.06.2021</text:p>
      <text:p text:style-name="Text_20_body"><text:span text:style-name="T1">22 июня в День памяти и скорби, в день 80-летия начала Великой Отечественной Войны представители ветеранской организации района Филёвский парк под руководством председателя Веры Абрамовны Жигаловой приняли участие в акции «Дорога памяти». Вместе с представителями Управы района и пресс-центра Совета ветеранов ЗАО они возложили цветы к памятнику Советскому солдату, открытому летом 2020 года под Ржевом и почтили память павших героев минутой молчания.</text:span></text:p>
      <text:p text:style-name="Text_20_body">Для участников акции представителями префектуры ЗАО в лице Заместителя префекта Марии Владимировны Петросян и при содействии главы управы района Романа Евгеньевича Мирошниченко была организована экскурсия по мемориальному комплексу: ветераны посетили памятные места, услышали историю Ржевско-Вяземской операции, которая послужила началом перелома от оборонительной к наступательной части войны.</text:p>
      <text:p text:style-name="Text_20_body">В поезду отправился и ветеран Великой Отечественной Войны Петр Андрианович Васильев, которому 30 июня исполнится 94 года. «Здесь, на ржевской земле, на защиту нашей Родины в едином строю встали люди из разных республик Советского Союза. Неделями шли бои за каждый бугорок нашей земли, - рассказывает Петр Андрианович. - В ожесточенных боях под Ржевом наши солдаты остановили врага, рвущегося к столице, сковали его силы и помогли победе в Сталинградской битве. Наши солдаты приблизили прорыв блокады Ленинграда и освобождение республик Советского Союза от немецко-фашистских захватчиков».</text:p>
      <text:p text:style-name="Text_20_body">«Память об этом событии роднит нас общими чувствами глубокой благодарности всем, кто защитил нашу Родину в годы Великой Отечественной войны», - выступила перед присутствующими председатель совета ветеранов района Вера Абрамовна Жигалова.</text:p>
      <text:p text:style-name="Text_20_body">Представители ветеранской организации посетили Покровскую старообрядческую церковь, где произошло чудесное спасение мирных жителей в годы Великой Отечественной войны. Эти два дня маршрут пролегал по следующим городам: Ржев, Старица, Тверь, Торжок, Медное.</text:p>
      <text:p text:style-name="Text_20_body"><text:line-break/>Заместитель председателя пресс-центр Совета ветеранов ЗАО</text:p>
      <text:p text:style-name="Text_20_body">Капитонова Яна Александровна</text:p>
      <text:p text:style-name="Text_20_body"><text:line-break/></text:p>
      <text:p text:style-name="Text_20_body">Адрес страницы: <text:a xlink:type="simple" xlink:href="http://ramenki.mos.ru/presscenter/news/detail/10060145.html" office:name=""><text:span text:style-name="Definition">http://ramenki.mos.ru/presscenter/news/detail/10060145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4:57:06Z</meta:creation-date>
    <dc:date>2023-10-06T14:57:06Z</dc:date>
  </office:meta>
</office:document-meta>
</file>