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в-тц-принц-плаза-проведено-совместное-мероприятие-по-пресечению-незаконной-реализации-sim-карт"/>В Москве в ТЦ "Принц Плаза" проведено совместное мероприятие по пресечению незаконной реализации SIM-карт<text:bookmark-end text:name="в-москве-в-тц-принц-плаза-проведено-совместное-мероприятие-по-пресечению-незаконной-реализации-sim-карт"/></text:h>
      <text:p text:style-name="First_20_paragraph">08.12.2016</text:p>
      <text:p text:style-name="Text_20_body">Управлением Роскомнадзора по Центральному федеральному округу совместно с сотрудниками отдела охраны общественного порядка УВД ЮЗАО ГУ МВД России по г. Москве в торговом центре «Принц Плаза» по адресу: г. Москва, ул. Профсоюзная, д. 129 "а" проведено мероприятие по проверке законности реализации sim-карт операторов сотовой связи.</text:p>
      <text:p text:style-name="Text_20_body">В ходе проверки установлено, что на 1 этаже ТЦ " Принц Плаза" осуществлялась продажа sim-карт оператора сотовой связи ПАО "Вымпелком" без предъявления документа, удостоверяющего личность, и без заключения договоров об оказании услуг подвижной радиотелефонной связи.</text:p>
      <text:p text:style-name="Text_20_body">По результатам проверки продавец, гражданин иностранного государства, доставлен в ОМВД России по району Ясенево г. Москвы, где в отношении него составлен протокол об административном правонарушении по ст. 13.30 Кодекса Российской Федерации об административных правонарушениях (Невыполнение лицом, действующим от имени оператора связи, требований о включении в договор об оказании услуг подвижной радиотелефонной связи установленных правилами оказания услуг связи сведений об абоненте), который направлен в адрес Управления для дальнейшего рассмотрения. Находившиеся у продавца для продажи sim-карты в количестве 550 штук (200 - Билайн, 84 - МТС, 36 - Мегафон, 230 - другие) изъяты сотрудниками полиции.</text:p>
      <text:p text:style-name="Text_20_body">Мероприятия по проверке законности реализации sim-карт продолжаются.</text:p>
      <text:p text:style-name="Text_20_body"><text:line-break/></text:p>
      <text:p text:style-name="Text_20_body">Адрес страницы: <text:a xlink:type="simple" xlink:href="http://ramenki.mos.ru/presscenter/news-on-main/detail/4388599.html" office:name=""><text:span text:style-name="Definition">http://ramenki.mos.ru/presscenter/news-on-main/detail/4388599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20:14:15Z</meta:creation-date>
    <dc:date>2024-09-11T20:14:15Z</dc:date>
  </office:meta>
</office:document-meta>
</file>