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седатель-ск-россии-поручил-создать-горячую-линию-для-участников-специальной-военной-операции-мобилизованных-и-членов-их-семей"/>Председатель СК России поручил создать горячую линию для участников специальной военной операции, мобилизованных и членов их семей<text:bookmark-end text:name="председатель-ск-россии-поручил-создать-горячую-линию-для-участников-специальной-военной-операции-мобилизованных-и-членов-их-семей"/></text:h>
      <text:p text:style-name="First_20_paragraph">13.12.2022</text:p>
      <text:p text:style-name="Text_20_body"><text:line-break/></text:p>
      <text:p text:style-name="Text_20_body">Адрес страницы: <text:a xlink:type="simple" xlink:href="http://ramenki.mos.ru/presscenter/news-on-main/detail/11287427.html" office:name=""><text:span text:style-name="Definition">http://ramenki.mos.ru/presscenter/news-on-main/detail/11287427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0T22:54:51Z</meta:creation-date>
    <dc:date>2024-07-30T22:54:51Z</dc:date>
  </office:meta>
</office:document-meta>
</file>